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officeooo:rsid="001439c1" officeooo:paragraph-rsid="001439c1"/>
    </style:style>
    <style:style style:name="P2" style:family="paragraph" style:parent-style-name="Standard">
      <style:text-properties officeooo:paragraph-rsid="001439c1"/>
    </style:style>
    <style:style style:name="P3" style:family="paragraph" style:parent-style-name="Standard">
      <style:text-properties officeooo:rsid="001439c1" officeooo:paragraph-rsid="001439c1"/>
    </style:style>
    <style:style style:name="P4" style:family="paragraph" style:parent-style-name="Standard" style:list-style-name="L1">
      <style:text-properties officeooo:rsid="001439c1" officeooo:paragraph-rsid="001439c1"/>
    </style:style>
    <style:style style:name="P5" style:family="paragraph" style:parent-style-name="Standard" style:list-style-name="L1">
      <style:text-properties officeooo:rsid="001439c1" officeooo:paragraph-rsid="00157b7b"/>
    </style:style>
    <style:style style:name="P6" style:family="paragraph" style:parent-style-name="Standard" style:list-style-name="L2">
      <style:text-properties officeooo:rsid="001439c1" officeooo:paragraph-rsid="001439c1"/>
    </style:style>
    <style:style style:name="T1" style:family="text">
      <style:text-properties officeooo:rsid="001439c1"/>
    </style:style>
    <style:style style:name="T2" style:family="text">
      <style:text-properties fo:color="#c9211e" loext:opacity="100%"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color="#c9211e" loext:opacity="100%" style:text-underline-style="solid" style:text-underline-width="auto" style:text-underline-color="font-color" fo:font-weight="bold" officeooo:rsid="001439c1" style:font-weight-asian="bold" style:font-weight-complex="bold"/>
    </style:style>
    <style:style style:name="T4" style:family="text">
      <style:text-properties officeooo:rsid="00157b7b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4.426cm" fo:text-indent="-0.635cm" fo:margin-left="4.426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8.236cm" fo:text-indent="-0.635cm" fo:margin-left="8.236cm"/>
        </style:list-level-properties>
      </text:list-level-style-bullet>
    </text:list-style>
    <text:list-style style:name="L2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text:s text:c="6"/><text:span text:style-name="T1">W związku z ustawą zawartą 16 kwietnia 2004r (</text:span>Dz.U. 2004 nr 92 poz. 879 <text:span text:style-name="T1">Roz. 2 art. 6.1):</text:span></text:p>
      <text:p text:style-name="Standard">„Rozdział 2</text:p>
      <text:p text:style-name="Standard">Czas pracy kierowców zatrudnionych na podstawie stosunku pracy</text:p>
      <text:p text:style-name="Standard">Art. 5. Przepisy niniejszego rozdziału mają zastosowanie do kierowców</text:p>
      <text:p text:style-name="Standard">zatrudnionych na podstawie stosunku pracy, jeżeli przepisy innych ustaw nie stanowią</text:p>
      <text:p text:style-name="Standard">inaczej.</text:p>
      <text:p text:style-name="Standard">Art. 6. 1. Czasem pracy kierowcy jest czas od rozpoczęcia do zakończenia pracy,</text:p>
      <text:p text:style-name="Standard">która obejmuje wszystkie czynności związane z wykonywaniem przewozu</text:p>
      <text:p text:style-name="Standard">drogowego, w szczególności:</text:p>
      <text:p text:style-name="Standard">1) prowadzenie pojazdu;</text:p>
      <text:p text:style-name="Standard">2) załadowywanie i rozładowywanie oraz nadzór nad załadunkiem i wyładunkiem;</text:p>
      <text:p text:style-name="Standard">3) nadzór oraz pomoc osobom wsiadającym i wysiadającym;</text:p>
      <text:p text:style-name="Standard">4) czynności spedycyjne;</text:p>
      <text:p text:style-name="Standard">5) <text:span text:style-name="T2">obsługę codzienną pojazdów i przyczep;</text:span></text:p>
      <text:p text:style-name="Standard">6) inne prace podejmowane w celu wykonania zadania służbowego lub</text:p>
      <text:p text:style-name="Standard">zapewnienia bezpieczeństwa osób, pojazdu i rzeczy;</text:p>
      <text:p text:style-name="Standard">7) niezbędne formalności administracyjne;</text:p>
      <text:p text:style-name="Standard">8) <text:span text:style-name="T2">utrzymanie pojazdu w czystości</text:span>. <text:span text:style-name="T1">(…)”</text:span></text:p>
      <text:p text:style-name="P1"><text:s/></text:p>
      <text:p text:style-name="P1"/>
      <text:p text:style-name="P1">Kierowca przed rozpoczęciem pracy zobligowany jest do wykonania tzw. „CHECKLISTY”,</text:p>
      <text:p text:style-name="P1"><text:s/>w której proponuję umieścić takie pozycje jak:</text:p>
      <text:p text:style-name="P1"/>
      <text:list text:style-name="L2">
        <text:list-item>
          <text:p text:style-name="P6">Kontrola stanu płynu do spryskiwaczy</text:p>
        </text:list-item>
        <text:list-item>
          <text:p text:style-name="P6">Kontrola stanu płynu układu chłodzenia</text:p>
        </text:list-item>
        <text:list-item>
          <text:p text:style-name="P6">Kontrola stanu oleju w komorze korbowej silnika</text:p>
        </text:list-item>
        <text:list-item>
          <text:p text:style-name="P6">Kontrola stanu oleju w układzie wspomagania,</text:p>
        </text:list-item>
        <text:list-item>
          <text:p text:style-name="P6">Kontrola oświetlenia zewnętrznego / wewnętrznego</text:p>
        </text:list-item>
        <text:list-item>
          <text:p text:style-name="P6">Kontrola poprawności działania systemów SIP :</text:p>
        </text:list-item>
      </text:list>
      <text:list text:style-name="L1">
        <text:list-item>
          <text:p text:style-name="P5"><text:span text:style-name="T4">P</text:span>oprawność wyświetlanych treści na wyświetlaczach wewnętrznych i zewnętrznych</text:p>
        </text:list-item>
        <text:list-item>
          <text:p text:style-name="P5"><text:span text:style-name="T4">D</text:span>ziałanie zapowiedzi głosowych wewnętrznych / zewnętrznych</text:p>
        </text:list-item>
        <text:list-item>
          <text:p text:style-name="P4"><text:span text:style-name="T4">0</text:span>dbicie kontrolek w kasownikach w celu weryfikacji druku</text:p>
        </text:list-item>
        <text:list-item>
          <text:p text:style-name="P4">Logowanie i sprawdzenie poprawności działania systemu „Transport GZM” (dawny ŚKUP)</text:p>
        </text:list-item>
      </text:list>
      <text:p text:style-name="P1"/>
      <text:p text:style-name="P1"><text:span text:style-name="T4"><text:s text:c="5"/>7. </text:span><text:s/>W okresie zimowym dodatkowo należy sprawdzić (KONIECZNIE W PIERWSZEJ KOLEJNO<text:span text:style-name="T4">Ś</text:span>CI PRZED WEJŚCIEM DO WOZU!) stan wycieraczek szyby czołowej oraz ich „odklejenie” od szyby czołowej.</text:p>
      <text:p text:style-name="P1"/>
      <text:p text:style-name="P1"/>
      <text:p text:style-name="P1"/>
      <text:p text:style-name="P1">Ponadto niezwłocznie po zakończeniu ostatniego kursu (najlepiej jeszcze na przystanku końcowym w celu skrócenia czasu oczekiwania na zamknięcie systemu), <text:s/>wylogować się oraz zamknąć system „Transport GZM” (dawny ŚKUP) </text:p>
      <text:p text:style-name="P1"/>
      <text:p text:style-name="P1">Bezpośrednio po zje<text:span text:style-name="T4">ź</text:span>dzie na bazę zatankować pojazd (w okresie zimowym jeżeli ogrzewanie dodatkowe posiada osobny zbiornik Paliwa to również do tankować). </text:p>
      <text:p text:style-name="P2"><text:s/></text:p>
      <text:p text:style-name="P2"><text:span text:style-name="T1">Przeprowadzić pojazd przez halę OC (</text:span><text:span text:style-name="T3">w okresie zimowym dopilnować aby została spuszczona woda z układu pneumatycznego, bądź spuścić ją samemu!!</text:span><text:span text:style-name="T1">).</text:span></text:p>
      <text:p text:style-name="P1"/>
      <text:p text:style-name="P1"><text:soft-page-break/>Po zaparkowaniu pojazdu na miejscu koniecznie sprawdzić przełącznik wycieraczek, w razie potrzeby przestawić na „0”.</text:p>
      <text:p text:style-name="P1"/>
      <text:p text:style-name="P1">Upewnić się, że system „Transport GZM” został właściwie zamknięty.</text:p>
      <text:p text:style-name="P1"/>
      <text:p text:style-name="P1">Po wyłączeniu zapłonu, opuszczeniu pojazdu ( i odczekaniu 2 minut w celu poprawnego przepłukania systemu AdBlue) wyłączyć główny wyłącznik prądu!!!</text:p>
      <text:p text:style-name="P1"/>
      <text:p text:style-name="P1"/>
      <text:p text:style-name="P1"/>
      <text:p text:style-name="P1"/>
      <text:p text:style-name="P1"><text:s/>Z poważaniem Adrian Gajewski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1" style:font-family-complex="'Lucida Sans'" style:font-family-generic-complex="system" style:font-pitch-complex="variable" style:font-size-complex="2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1-19T08:57:20.218000000</meta:creation-date>
    <dc:date>2024-01-19T10:50:20.966000000</dc:date>
    <meta:editing-duration>PT1H22M49S</meta:editing-duration>
    <meta:editing-cycles>2</meta:editing-cycles>
    <meta:generator>LibreOffice/7.5.5.2$Windows_X86_64 LibreOffice_project/ca8fe7424262805f223b9a2334bc7181abbcbf5e</meta:generator>
    <meta:document-statistic meta:table-count="0" meta:image-count="0" meta:object-count="0" meta:page-count="2" meta:paragraph-count="40" meta:word-count="364" meta:character-count="2655" meta:non-whitespace-character-count="2320"/>
  </office:meta>
</office:document-meta>
</file>